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жилинспекция-рассказала-что-такое-перепланировка-и-переустройство"/>Мосжилинспекция рассказала, что такое перепланировка и переустройство<text:bookmark-end text:name="мосжилинспекция-рассказала-что-такое-перепланировка-и-переустройство"/></text:h>
      <text:p text:style-name="First_20_paragraph">02.06.2020</text:p>
      <text:p text:style-name="Text_20_body">Тот, кто приступает к ремонту в своей квартире, должен четко понимать, какие работы относятся к перепланировке или переустройству и требуют согласия — а что можно выполнять без получения разрешения. Эти моменты разъяснила Мосжилинспекция.</text:p>
      <text:p text:style-name="Text_20_body">Переустройство жилого помещения — это установка, замена или перенос инженерных сетей, санитарно-технического, электрического или другого оборудования. Такие перемены требуют внесения изменений в технический паспорт жилого помещения.</text:p>
      <text:p text:style-name="Text_20_body">Перепланировка — перемены общей конфигурации помещения или его составляющих частей; также требует внесения изменений в технический паспорт.</text:p>
      <text:p text:style-name="Text_20_body">Иначе говоря: все, что требует внесения изменений в техническую документацию, необходимо согласовывать с Мосжилинспекцией.</text:p>
      <text:p text:style-name="Text_20_body">Без оформления проектной документации и получения согласования можно выполнить отделочный ремонт, поменять напольное покрытие, остеклить лоджию или балкон, установить кондиционер или антенну. Можно заменить устаревшую сантехнику и электрическую плиту на новые, если их местоположение останется прежним.</text:p>
      <text:p text:style-name="Text_20_body">Помните: повышение комфортности проживания не должно сказываться на безопасности горожан, прочности здания, — или становиться угрозой для жизни, здоровья и имущества других.</text:p>
      <text:p text:style-name="Text_20_body">Фото: Официальный <text:a xlink:type="simple" xlink:href="https://www.mos.ru/" office:name=""><text:span text:style-name="Definition">сайт</text:span></text:a> Мэра и Правительства Москвы</text:p>
      <text:p text:style-name="Text_20_body"><text:line-break/></text:p>
      <text:p text:style-name="Text_20_body">Адрес страницы: <text:a xlink:type="simple" xlink:href="http://nagatino-sadovniki.mos.ru/presscenter/news/detail/8940396.html" office:name=""><text:span text:style-name="Definition">http://nagatino-sadovniki.mos.ru/presscenter/news/detail/8940396.html</text:span></text:a></text:p>
      <text:p text:style-name="Text_20_body"><text:a xlink:type="simple" xlink:href="http://nagatino-sadovniki.mos.ru" office:name=""><text:span text:style-name="Definition">Управа района Нагатино-Сад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2T10:29:49Z</meta:creation-date>
    <dc:date>2023-10-22T10:29:49Z</dc:date>
  </office:meta>
</office:document-meta>
</file>