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4-тысяч-человек-переехали-из-аварийных-домов-в-краснодарском-крае-по-национальному-проекту-жилье-и-городская-среда"/>Более 4 тысяч человек переехали из аварийных домов в Краснодарском крае по национальному проекту «Жилье и городская среда»<text:bookmark-end text:name="более-4-тысяч-человек-переехали-из-аварийных-домов-в-краснодарском-крае-по-национальному-проекту-жилье-и-городская-среда"/></text:h>
      <text:p text:style-name="First_20_paragraph">20.09.2023</text:p>
      <text:p text:style-name="Text_20_body">В Краснодарском крае продолжается расселение домов, признанных аварийными до 1 января 2017 года. Со старта национального проекта «Жилье и городская среда» в 2019 году с учетом реализации собственных мероприятий субъекта жилищные условия улучшили 4 176 участников программы, расселены дома площадью 61,4 тыс. кв.м.</text:p>
      <text:p text:style-name="Text_20_body">В регионе для переселения жителей аварийных домов активно ведется строительство нового жилья. Так, в Хадыженском городском поселении в этом году построили 8 многоквартирных домов. По программе в них переедут 89 человек.</text:p>
      <text:p text:style-name="Text_20_body">В новостройках, расположенных на улицах Черноморской и Школьной, по 12, 10, 8 и 5 жилых помещений. Все здания введены в эксплуатацию. Новые квартиры соответствуют всем современным требованиям, в них выполнена чистовая отделка «под ключ».</text:p>
      <text:p text:style-name="Text_20_body"><text:span text:style-name="T1">«Сейчас ведется работа по постановке квартир на кадастровый и регистрационный учет, проходит процедура по передаче их в муниципальную собственность для предоставления жителям аварийных домов»,</text:span> – рассказал заместитель министра ТЭК и ЖКХ региона Денис Сорокалетов.</text:p>
      <text:p text:style-name="Text_20_body">Строительство многоквартирных домов для участников программы в регионе продолжается. Так, в Хадыженске сейчас достраиваются еще два дома на 5 и 6 квартир. Новостройки также возводят в городе Апшеронске и поселке городского типа Ильский.</text:p>
      <text:p text:style-name="Text_20_body">Всего в 2023 году в Краснодарском крае для переселения граждан из аварийного жилья будет возведено более 20 многоквартирных домов.</text:p>
      <text:p text:style-name="Text_20_body">Оператором программы является ППК «Фонд развития территорий».</text:p>
      <text:p text:style-name="Text_20_body"><text:line-break/></text:p>
      <text:p text:style-name="Text_20_body">Адрес страницы: <text:a xlink:type="simple" xlink:href="http://nagatino-sadovniki.mos.ru/presscenter/news/detail/11842817.html" office:name=""><text:span text:style-name="Definition">http://nagatino-sadovniki.mos.ru/presscenter/news/detail/11842817.html</text:span></text:a></text:p>
      <text:p text:style-name="Text_20_body"><text:a xlink:type="simple" xlink:href="http://nagatino-sadovniki.mos.ru" office:name=""><text:span text:style-name="Definition">Управа района Нагатино-Сад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3:16:08Z</meta:creation-date>
    <dc:date>2023-09-20T13:16:08Z</dc:date>
  </office:meta>
</office:document-meta>
</file>