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коломенского-поделились-расписанием-мероприятий-на-неделю"/>Сотрудники «Коломенского» поделились расписанием мероприятий на неделю<text:bookmark-end text:name="сотрудники-коломенского-поделились-расписанием-мероприятий-на-неделю"/></text:h>
      <text:p text:style-name="First_20_paragraph">18.07.2023</text:p>
      <text:p text:style-name="Text_20_body">Сотрудники «Коломенского» поделились расписанием мероприятий на неделю. Фото: Анна Быкова, «Вечерняя Москва»</text:p>
      <text:p text:style-name="Text_20_body">Сотрудники музея-заповедника «Коломенское» 17 июля поделились списком мероприятий, который пройдут в течение недели.</text:p>
      <text:p text:style-name="Text_20_body">— У нас каждый день кроме понедельника работают восемь временных выставок и 15 постоянных экспозиций. Также запланирован ряд лекций и мастер-классов для детей, — поделились информацией в пресс-службе музея-заповедника.</text:p>
      <text:p text:style-name="Text_20_body">Кроме того, в субботу, 22 июля на территории «Коломенского» состоится мероприятие «Игры разумом».</text:p>
      <text:p text:style-name="Text_20_body">Более подробно с расписанием можно ознакомиться по <text:a xlink:type="simple" xlink:href="https://vk.com/mgomz?w=wall-60322730_11470" office:name=""><text:span text:style-name="Definition">ссылке</text:span></text:a>. Также всех желающих принять участие в «Игры разумом» сотрудники музея-заповедника просят следить за анонсами на странице «Коломенского» в социальных сетях. Позже там появится более подробная информация о мероприяти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nagatino-sadovniki.mos.ru/presscenter/news/detail/11721396.html" office:name=""><text:span text:style-name="Definition">http://nagatino-sadovniki.mos.ru/presscenter/news/detail/11721396.html</text:span></text:a></text:p>
      <text:p text:style-name="Text_20_body"><text:a xlink:type="simple" xlink:href="http://nagatino-sadovniki.mos.ru" office:name=""><text:span text:style-name="Definition">Управа района Нагатино-Сад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8T11:44:38Z</meta:creation-date>
    <dc:date>2023-07-18T11:44:38Z</dc:date>
  </office:meta>
</office:document-meta>
</file>