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ша-безопасность-в-наших-руках-в-берегине-состоится-семейный-практикум"/>Наша безопасность в наших руках: в «Берегине» состоится семейный практикум<text:bookmark-end text:name="наша-безопасность-в-наших-руках-в-берегине-состоится-семейный-практикум"/></text:h>
      <text:p text:style-name="First_20_paragraph">05.08.2021</text:p>
      <text:p text:style-name="Text_20_body">Наша безопасность в наших руках: в «Берегине» состоится семейный практикум. Фото: Пелагия Замятина, «Вечерняя Москва»</text:p>
      <text:p text:style-name="Text_20_body">Психолог Семейного центра «Берегиня» Елена Жаркова пригласила детей и их родителей на практикум «Наша безопасность в наших руках». Он пройдет 6 августа в формате онлайн.</text:p>
      <text:p text:style-name="Text_20_body">Гостям расскажут в игровой форме об основных правилах безопасности и жизнедеятельности. Для этого Елена Жаркова придумала станции.</text:p>
      <text:p text:style-name="Text_20_body">— На каждой из них будут разные задания, при выполнении которых ребятам необходимо проявить логику, смекалку и вспомнить все свои знания. Самое главное на мероприятии — дать понять о возможных рисках родителям, ведь именно они несут ответственность за их жизни, — рассказала Елена Жаркова.</text:p>
      <text:p text:style-name="Text_20_body">Мероприятие начнется в 17:00. Записаться можно по номеру телефона: 8 (499) 612-92-52.</text:p>
      <text:p text:style-name="Text_20_body"><text:line-break/></text:p>
      <text:p text:style-name="Text_20_body">Адрес страницы: <text:a xlink:type="simple" xlink:href="http://nagatino-sadovniki.mos.ru/presscenter/news/detail/10160595.html" office:name=""><text:span text:style-name="Definition">http://nagatino-sadovniki.mos.ru/presscenter/news/detail/10160595.html</text:span></text:a></text:p>
      <text:p text:style-name="Text_20_body"><text:a xlink:type="simple" xlink:href="http://nagatino-sadovniki.mos.ru" office:name=""><text:span text:style-name="Definition">Управа района Нагатино-Сад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18:35:06Z</meta:creation-date>
    <dc:date>2023-06-15T18:35:06Z</dc:date>
  </office:meta>
</office:document-meta>
</file>